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DE88000069D5000043132B5D80F9A510F45E.wmf" manifest:media-type="image/x-wmf"/>
  <manifest:file-entry manifest:full-path="Pictures/1000020100000378000002331949D6E0D4E7546D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Vineta BT" svg:font-family="'Vineta BT', Gabriola" style:font-family-generic="decorative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ulka1" style:family="table">
      <style:table-properties style:width="16.252cm" fo:margin-left="-0.123cm" table:align="left" style:writing-mode="lr-tb"/>
    </style:style>
    <style:style style:name="Tabulka1.A" style:family="table-column">
      <style:table-column-properties style:column-width="4.124cm"/>
    </style:style>
    <style:style style:name="Tabulka1.B" style:family="table-column">
      <style:table-column-properties style:column-width="12.129cm"/>
    </style:style>
    <style:style style:name="Tabulka1.1" style:family="table-row">
      <style:table-row-properties fo:keep-together="auto"/>
    </style:style>
    <style:style style:name="Tabulk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ulka1.3" style:family="table-row">
      <style:table-row-properties fo:keep-together="always"/>
    </style:style>
    <style:style style:name="Tabulka2" style:family="table">
      <style:table-properties style:width="16.245cm" fo:margin-left="-0.123cm" table:align="left" style:writing-mode="lr-tb"/>
    </style:style>
    <style:style style:name="Tabulka2.A" style:family="table-column">
      <style:table-column-properties style:column-width="4.124cm"/>
    </style:style>
    <style:style style:name="Tabulka2.B" style:family="table-column">
      <style:table-column-properties style:column-width="12.121cm"/>
    </style:style>
    <style:style style:name="Tabulka2.1" style:family="table-row">
      <style:table-row-properties fo:keep-together="auto"/>
    </style:style>
    <style:style style:name="Tabulka2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P1" style:family="paragraph" style:parent-style-name="Heading">
      <style:text-properties fo:text-transform="uppercase" style:font-name="Comic Sans MS" fo:font-size="20pt" fo:font-weight="normal" style:font-size-asian="20pt" style:font-weight-asian="normal" style:font-name-complex="Comic Sans MS"/>
    </style:style>
    <style:style style:name="P2" style:family="paragraph" style:parent-style-name="Standard">
      <style:text-properties fo:font-size="20pt" fo:font-style="italic" style:text-underline-style="solid" style:text-underline-width="auto" style:text-underline-color="font-color" fo:font-weight="bold" style:font-size-asian="20pt" style:font-style-asian="italic" style:font-weight-asian="bold"/>
    </style:style>
    <style:style style:name="P3" style:family="paragraph" style:parent-style-name="Standard">
      <style:text-properties style:font-name="Arial" fo:font-weight="bold" style:font-weight-asian="bold" style:font-name-complex="Arial"/>
    </style:style>
    <style:style style:name="P4" style:family="paragraph" style:parent-style-name="Standard">
      <style:text-properties fo:font-size="12pt" fo:font-weight="bold" style:font-size-asian="12pt" style:font-weight-asian="bold"/>
    </style:style>
    <style:style style:name="P5" style:family="paragraph" style:parent-style-name="Standard">
      <style:text-properties fo:font-size="12pt" style:font-size-asian="12pt"/>
    </style:style>
    <style:style style:name="P6" style:family="paragraph" style:parent-style-name="Standard">
      <style:paragraph-properties style:snap-to-layout-grid="false"/>
      <style:text-properties fo:font-size="12pt" style:font-size-asian="12pt"/>
    </style:style>
    <style:style style:name="P7" style:family="paragraph" style:parent-style-name="Standard">
      <style:text-properties fo:font-size="12pt" officeooo:paragraph-rsid="0024feb4" style:font-size-asian="12pt"/>
    </style:style>
    <style:style style:name="P8" style:family="paragraph" style:parent-style-name="Standard">
      <style:text-properties fo:font-size="12pt" officeooo:rsid="001f702c" officeooo:paragraph-rsid="0024feb4" style:font-size-asian="12pt"/>
    </style:style>
    <style:style style:name="P9" style:family="paragraph" style:parent-style-name="Standard">
      <style:text-properties fo:font-size="12pt" officeooo:paragraph-rsid="0027400d" style:font-size-asian="12pt"/>
    </style:style>
    <style:style style:name="P10" style:family="paragraph" style:parent-style-name="Standard">
      <style:text-properties fo:font-size="12pt" officeooo:rsid="0027400d" officeooo:paragraph-rsid="0027400d" style:font-size-asian="12pt"/>
    </style:style>
    <style:style style:name="P11" style:family="paragraph" style:parent-style-name="Standard">
      <style:paragraph-properties style:snap-to-layout-grid="false"/>
      <style:text-properties fo:font-size="12pt" fo:font-style="italic" style:font-size-asian="12pt" style:font-style-asian="italic"/>
    </style:style>
    <style:style style:name="P12" style:family="paragraph" style:parent-style-name="Standard">
      <style:text-properties fo:font-size="12pt" fo:language="none" fo:country="none" style:font-size-asian="12pt" style:language-asian="none" style:country-asian="none"/>
    </style:style>
    <style:style style:name="P13" style:family="paragraph" style:parent-style-name="Standard">
      <style:paragraph-properties fo:margin-top="0.423cm" fo:margin-bottom="0cm" loext:contextual-spacing="false"/>
    </style:style>
    <style:style style:name="P14" style:family="paragraph" style:parent-style-name="Standard">
      <style:paragraph-properties fo:margin-top="0.423cm" fo:margin-bottom="0cm" loext:contextual-spacing="false"/>
      <style:text-properties fo:font-size="12pt" style:font-size-asian="12pt"/>
    </style:style>
    <style:style style:name="P15" style:family="paragraph" style:parent-style-name="Výkony">
      <style:paragraph-properties fo:margin-left="0cm" fo:margin-right="0cm" fo:margin-top="0cm" fo:margin-bottom="0cm" loext:contextual-spacing="false" style:line-height-at-least="0cm" fo:text-align="justify" style:justify-single-word="false" fo:text-indent="0cm" style:auto-text-indent="false">
        <style:tab-stops>
          <style:tab-stop style:position="0cm"/>
          <style:tab-stop style:position="1cm"/>
          <style:tab-stop style:position="7.502cm"/>
        </style:tab-stops>
      </style:paragraph-properties>
      <style:text-properties style:font-name="Tahoma" fo:font-style="italic" style:font-style-asian="italic" style:font-name-complex="Tahoma" style:font-style-complex="italic"/>
    </style:style>
    <style:style style:name="P16" style:family="paragraph" style:parent-style-name="Standard">
      <style:paragraph-properties fo:margin-left="3.747cm" fo:margin-right="0cm" fo:text-indent="0cm" style:auto-text-indent="false"/>
      <style:text-properties fo:font-size="12pt" style:font-size-asian="12pt"/>
    </style:style>
    <style:style style:name="P17" style:family="paragraph" style:parent-style-name="Standard" style:master-page-name="Standard">
      <style:paragraph-properties style:page-number="auto"/>
    </style:style>
    <style:style style:name="P18" style:family="paragraph" style:parent-style-name="Standard" style:list-style-name="WW8Num6">
      <style:paragraph-properties>
        <style:tab-stops/>
      </style:paragraph-properties>
      <style:text-properties fo:font-size="12pt" style:font-size-asian="12pt"/>
    </style:style>
    <style:style style:name="P19" style:family="paragraph" style:parent-style-name="Standard" style:list-style-name="WW8Num1">
      <style:paragraph-properties>
        <style:tab-stops/>
      </style:paragraph-properties>
      <style:text-properties fo:font-size="12pt" style:font-size-asian="12pt"/>
    </style:style>
    <style:style style:name="P20" style:family="paragraph" style:parent-style-name="Standard" style:list-style-name="WW8Num3">
      <style:paragraph-properties>
        <style:tab-stops/>
      </style:paragraph-properties>
      <style:text-properties fo:font-size="12pt" style:font-size-asian="12pt"/>
    </style:style>
    <style:style style:name="P21" style:family="paragraph" style:parent-style-name="Značka_20_1" style:list-style-name="">
      <style:paragraph-properties fo:margin-left="0cm" fo:margin-right="0cm" fo:margin-top="0.141cm" fo:margin-bottom="0cm" loext:contextual-spacing="false" fo:text-indent="0cm" style:auto-text-indent="false">
        <style:tab-stops/>
      </style:paragraph-properties>
    </style:style>
    <style:style style:name="P22" style:family="paragraph" style:parent-style-name="Značka_20_1" style:list-style-name="">
      <style:paragraph-properties fo:margin-left="0cm" fo:margin-right="0cm" fo:margin-top="0.141cm" fo:margin-bottom="0cm" loext:contextual-spacing="false" fo:text-indent="0cm" style:auto-text-indent="false">
        <style:tab-stops/>
      </style:paragraph-properties>
      <style:text-properties fo:color="#000000" fo:font-size="12pt" style:font-size-asian="12pt"/>
    </style:style>
    <style:style style:name="P23" style:family="paragraph" style:parent-style-name="Značka_20_1" style:list-style-name="WW8Num2">
      <style:paragraph-properties fo:margin-left="0.45cm" fo:margin-right="0cm" fo:margin-top="0.106cm" fo:margin-bottom="0.176cm" loext:contextual-spacing="false" fo:text-indent="-0.45cm" style:auto-text-indent="false">
        <style:tab-stops/>
      </style:paragraph-properties>
      <style:text-properties fo:color="#000000" fo:font-size="12pt" style:font-size-asian="12pt"/>
    </style:style>
    <style:style style:name="T1" style:family="text">
      <style:text-properties fo:font-weight="bold" style:font-weight-asian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color="#0000ff" fo:font-size="18pt" fo:font-weight="bold" style:font-size-asian="18pt" style:font-weight-asian="bold"/>
    </style:style>
    <style:style style:name="T4" style:family="text">
      <style:text-properties fo:text-transform="uppercase" fo:color="#0000ff" style:font-name="Vineta BT" fo:font-size="22pt" fo:font-weight="bold" style:font-size-asian="22pt" style:font-weight-asian="bold" style:font-name-complex="Vineta BT"/>
    </style:style>
    <style:style style:name="T5" style:family="text">
      <style:text-properties fo:text-transform="uppercase" fo:color="#0000ff" style:font-name="Comic Sans MS" fo:font-size="20pt" fo:font-weight="bold" style:font-size-asian="20pt" style:font-weight-asian="bold" style:font-name-complex="Comic Sans MS"/>
    </style:style>
    <style:style style:name="T6" style:family="text">
      <style:text-properties fo:text-transform="uppercase" fo:color="#ff0000" style:font-name="Comic Sans MS" fo:font-size="20pt" fo:font-weight="bold" style:font-size-asian="20pt" style:font-weight-asian="bold" style:font-name-complex="Comic Sans MS"/>
    </style:style>
    <style:style style:name="T7" style:family="text">
      <style:text-properties fo:text-transform="uppercase" fo:color="#ff0000" style:font-name="Comic Sans MS" fo:font-size="20pt" fo:font-weight="bold" officeooo:rsid="00275580" style:font-size-asian="20pt" style:font-weight-asian="bold" style:font-name-complex="Comic Sans MS"/>
    </style:style>
    <style:style style:name="T8" style:family="text">
      <style:text-properties fo:text-transform="uppercase" fo:font-size="12pt" fo:language="none" fo:country="none" fo:font-style="italic" style:font-size-asian="12pt" style:language-asian="none" style:country-asian="none" style:font-style-asian="italic"/>
    </style:style>
    <style:style style:name="T9" style:family="text">
      <style:text-properties style:font-name="Arial" fo:font-size="14pt" fo:font-weight="bold" style:font-size-asian="14pt" style:font-weight-asian="bold" style:font-name-complex="Arial"/>
    </style:style>
    <style:style style:name="T10" style:family="text">
      <style:text-properties style:font-name="Arial" fo:font-size="14pt" fo:font-weight="bold" officeooo:rsid="00275580" style:font-size-asian="14pt" style:font-weight-asian="bold" style:font-name-complex="Arial"/>
    </style:style>
    <style:style style:name="T11" style:family="text">
      <style:text-properties fo:font-size="12pt" style:font-size-asian="12pt"/>
    </style:style>
    <style:style style:name="T12" style:family="text">
      <style:text-properties fo:font-size="12pt" fo:font-weight="bold" style:font-size-asian="12pt" style:font-weight-asian="bold"/>
    </style:style>
    <style:style style:name="T13" style:family="text">
      <style:text-properties fo:font-size="12pt" style:text-underline-style="solid" style:text-underline-width="auto" style:text-underline-color="font-color" style:font-size-asian="12pt"/>
    </style:style>
    <style:style style:name="T14" style:family="text">
      <style:text-properties fo:font-size="12pt" fo:language="none" fo:country="none" style:font-size-asian="12pt" style:language-asian="none" style:country-asian="none"/>
    </style:style>
    <style:style style:name="T15" style:family="text">
      <style:text-properties fo:color="#000000" fo:font-size="12pt" style:font-size-asian="12pt"/>
    </style:style>
    <style:style style:name="T16" style:family="text">
      <style:text-properties fo:color="#000000" fo:font-size="12pt" fo:font-weight="bold" style:font-size-asian="12pt" style:font-weight-asian="bold"/>
    </style:style>
    <style:style style:name="T17" style:family="text">
      <style:text-properties fo:color="#000000" fo:font-size="12pt" fo:font-weight="bold" style:font-size-asian="12pt" style:font-weight-asian="bold" style:font-weight-complex="bold"/>
    </style:style>
    <style:style style:name="T18" style:family="text">
      <style:text-properties fo:color="#000000" fo:font-size="12pt" fo:font-weight="bold" officeooo:rsid="00275580" style:font-size-asian="12pt" style:font-weight-asian="bold"/>
    </style:style>
    <style:style style:name="T19" style:family="text">
      <style:text-properties style:font-name="Tahoma" fo:font-style="italic" style:font-style-asian="italic" style:font-name-complex="Tahoma" style:font-style-complex="italic"/>
    </style:style>
    <style:style style:name="T20" style:family="text">
      <style:text-properties style:font-name="Tahoma" style:font-name-complex="Tahoma"/>
    </style:style>
    <style:style style:name="T21" style:family="text">
      <style:text-properties officeooo:rsid="001f702c"/>
    </style:style>
    <style:style style:name="T22" style:family="text">
      <style:text-properties officeooo:rsid="0024feb4"/>
    </style:style>
    <style:style style:name="T23" style:family="text">
      <style:text-properties officeooo:rsid="00275580"/>
    </style:style>
    <style:style style:name="T24" style:family="text">
      <style:text-properties officeooo:rsid="0028ea7a"/>
    </style:style>
    <style:style style:name="fr1" style:family="graphic" style:parent-style-name="Frame">
      <style:graphic-properties fo:margin-left="0.319cm" fo:margin-right="0.319cm" fo:margin-top="0cm" fo:margin-bottom="0cm" style:wrap="parallel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draw:frame draw:style-name="fr1" draw:name="Rámec1" text:anchor-type="char" svg:x="-0.012cm" svg:y="0.288cm" svg:width="3.785cm" svg:height="2.482cm" draw:z-index="0"><draw:text-box><text:p text:style-name="Standard"><draw:frame draw:style-name="fr2" draw:name="Obrázek1" text:anchor-type="as-char" svg:width="3.143cm" svg:height="1.988cm" draw:z-index="1"><draw:image xlink:href="Pictures/1000DE88000069D5000043132B5D80F9A510F45E.wmf" xlink:type="simple" xlink:show="embed" xlink:actuate="onLoad" loext:mime-type="image/x-wmf"/><draw:image xlink:href="Pictures/1000020100000378000002331949D6E0D4E7546D.png" xlink:type="simple" xlink:show="embed" xlink:actuate="onLoad" loext:mime-type="image/png"/></draw:frame></text:p></draw:text-box></draw:frame><text:span text:style-name="T1"><text:s text:c="6"/></text:span><text:span text:style-name="T2">Výkonný výbor Region Bruntál a výkonný výbor OKS Opava</text:span></text:p>
      <text:p text:style-name="P2"/>
      <text:p text:style-name="Standard"><text:span text:style-name="T3"><text:tab/></text:span><text:span text:style-name="T4">r o z p i s</text:span><text:span text:style-name="T5"> - </text:span><text:span text:style-name="T6">202</text:span><text:span text:style-name="T7">6</text:span><text:span text:style-name="T6">-202</text:span><text:span text:style-name="T7">7</text:span></text:p>
      <text:p text:style-name="P1"/>
      <text:p text:style-name="Heading"/>
      <text:p text:style-name="Heading">MEZIOKRESNÍ PŘEBOR DRUŽSTEV – BRUNTÁL,OPAVA</text:p>
      <text:p text:style-name="Standard"><text:span text:style-name="T1"><text:tab/><text:tab/><text:tab/><text:tab/> <text:s text:c="12"/></text:span><text:span text:style-name="T9">202</text:span><text:span text:style-name="T10">6</text:span><text:span text:style-name="T9">- 202</text:span><text:span text:style-name="T10">7</text:span></text:p>
      <text:p text:style-name="P3"/>
      <text:p text:style-name="P4">VŠEOBECNÁ <text:s/>USTANOVENÍ :</text:p>
      <text:p text:style-name="P5"/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5">1. Řízení soutěží :</text:p>
          </table:table-cell>
          <table:table-cell table:style-name="Tabulka1.A1" office:value-type="string">
            <text:p text:style-name="P5">Řídí STK Opava a Region Bruntál.</text:p>
          </table:table-cell>
        </table:table-row>
        <table:table-row table:style-name="Tabulka1.1">
          <table:table-cell table:style-name="Tabulka1.A1" office:value-type="string">
            <text:p text:style-name="P6"/>
            <text:p text:style-name="P5">2. Pořadatel :</text:p>
          </table:table-cell>
          <table:table-cell table:style-name="Tabulka1.A1" office:value-type="string">
            <text:p text:style-name="P6"/>
            <text:p text:style-name="P5">Pořadatelem každého vzájemného utkání je oddíl uvedený</text:p>
            <text:p text:style-name="P5">v rozlosování na prvním místě.</text:p>
          </table:table-cell>
        </table:table-row>
        <table:table-row table:style-name="Tabulka1.3">
          <table:table-cell table:style-name="Tabulka1.A1" office:value-type="string">
            <text:p text:style-name="P6"/>
            <text:p text:style-name="P5">3. Účastníci :</text:p>
          </table:table-cell>
          <table:table-cell table:style-name="Tabulka1.A1" office:value-type="string">
            <text:p text:style-name="P6"/>
            <text:p text:style-name="P5">Budou zveřejněni spolu s rozlosováním. </text:p>
          </table:table-cell>
        </table:table-row>
        <table:table-row table:style-name="Tabulka1.1">
          <table:table-cell table:style-name="Tabulka1.A1" office:value-type="string">
            <text:p text:style-name="P11"/>
            <text:p text:style-name="P5">4. Termíny :</text:p>
          </table:table-cell>
          <table:table-cell table:style-name="Tabulka1.A1" office:value-type="string">
            <text:p text:style-name="P6"/>
            <text:p text:style-name="P5">Budou uvedeny v rozlosování. </text:p>
          </table:table-cell>
        </table:table-row>
        <table:table-row table:style-name="Tabulka1.1">
          <table:table-cell table:style-name="Tabulka1.A1" office:value-type="string">
            <text:p text:style-name="P14">5. Povinnosti :</text:p>
            <text:p text:style-name="P5"/>
          </table:table-cell>
          <table:table-cell table:style-name="Tabulka1.A1" office:value-type="string">
            <text:p text:style-name="P13"><text:span text:style-name="T11">Dle Pravidel kuželkářského sportu Čl. 8 je každý hráč povinen si zabezpečit ve svém zájmu a na své náklady informaci o své zdravotní způsobilosti ke hraní kuželek, zejména lékařskou prohlídkou. Hráč proto musí vlastnoručně podepsat prohlášení následujícího znění:<text:tab/><text:line-break/></text:span><text:span text:style-name="T12">„Prohlašuji na základě lékařského posouzení svého zdravotního stavu, že jsem způsobilý absolvovat zátěž kuželkářských tréninků a utkání bez nebezpečí poškození svého zdraví.“<text:tab/></text:span><text:span text:style-name="T11"><text:line-break/>Za nezletilé hráče podepisuje prohlášení jejich zákonný zástupce.</text:span></text:p>
          </table:table-cell>
        </table:table-row>
        <table:table-row table:style-name="Tabulka1.1">
          <table:table-cell table:style-name="Tabulka1.A1" office:value-type="string">
            <text:p text:style-name="P6"/>
            <text:p text:style-name="P5">6. Úhrada :</text:p>
          </table:table-cell>
          <table:table-cell table:style-name="Tabulka1.A1" office:value-type="string">
            <text:p text:style-name="P6"/>
            <text:p text:style-name="P5">V podzimní i jarní části soutěže hradí org. a techn. náklady</text:p>
            <text:p text:style-name="P5">pořádající oddíl. Náklady družstev hradí vysílající oddíl.</text:p>
          </table:table-cell>
        </table:table-row>
      </table:table>
      <text:p text:style-name="P5"/>
      <text:p text:style-name="P4">TECHNICKÁ <text:s/>USTANOVENÍ :</text:p>
      <text:p text:style-name="P4"/>
      <table:table table:name="Tabulka2" table:style-name="Tabulka2">
        <table:table-column table:style-name="Tabulka2.A"/>
        <table:table-column table:style-name="Tabulka2.B"/>
        <table:table-row table:style-name="Tabulka2.1">
          <table:table-cell table:style-name="Tabulka2.A1" office:value-type="string">
            <text:p text:style-name="P5">7. Předpis :</text:p>
            <text:p text:style-name="P5"/>
            <text:p text:style-name="P5"/>
            <text:p text:style-name="P5">8. Systém :</text:p>
            <text:p text:style-name="P5"/>
            <text:p text:style-name="P5"/>
            <text:p text:style-name="P5"/>
            <text:p text:style-name="P5"/>
            <text:p text:style-name="P5">9. Hodnocení :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<text:soft-page-break/></text:p>
            <text:p text:style-name="P5"/>
            <text:p text:style-name="P5">10. Startují :</text:p>
            <text:p text:style-name="P5"/>
            <text:p text:style-name="P5"/>
            <text:p text:style-name="P5"/>
            <text:p text:style-name="P5"/>
            <text:p text:style-name="P5"/>
            <text:p text:style-name="P5">11. Povinnosti :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12.Vedoucí soutěže:</text:p>
            <text:p text:style-name="P5"/>
            <text:p text:style-name="P5"/>
            <text:p text:style-name="P5">13. Povinnosti pořádajícího oddílu: </text:p>
            <text:p text:style-name="P5"/>
          </table:table-cell>
          <table:table-cell table:style-name="Tabulka2.A1" office:value-type="string">
            <text:p text:style-name="P5">Hraje se dle Pravidel, Soutěžního řádu, Technických předpisů kuželkářského sportu, dle tohoto rozpisu, doplňků a změn.</text:p>
            <text:p text:style-name="P5"/>
            <text:p text:style-name="P5">Čtyřčlenná družstva hrají systémem každé s každým, dvoukolově, dle rozlosování v disciplině 100 HS.Start žen v družstvech není omezen (ke startu žen se vztahují všechna ustanovení kuželkářských předpisů o startech náhradníků).</text:p>
            <text:p text:style-name="P5"/>
            <text:p text:style-name="P5">Podle Soutěžního řádu kuželkářského sportu Čl. 18 – národní hodnocení utkání dvou družstev. </text:p>
            <text:p text:style-name="Standard"><text:span text:style-name="T11">V případě rovnosti počtu bodů v konečné tabulce po skončení soutěžního ročníku jsou družstva v závěrečné tabulce seřazena podle počtu získaných bodů. Jako další kritérium slouží rozdíl celkového skóre a dále pak vyšší průměr z průměru drah další kritérium slouží počet získaných bodů, skóre a dále pak vyšší průměr z průměru drah </text:span><text:soft-page-break/><text:span text:style-name="T11">ze vzájemných zápasů.</text:span></text:p>
            <text:p text:style-name="P5"/>
            <text:p text:style-name="P5">Hráči i hráčky, kteří v soutěžním ročníku od 1. 7. 202<text:span text:style-name="T23">6</text:span> do 30. 6. 202<text:span text:style-name="T23">7</text:span> <text:s/>dosáhnou 16 a více let, dále dorostenci se střídavým startem v mateřském oddílu dle Pravidel kuželkářského sportu Čl. 13, start žáků není povolen dle Pravidel kuželkářského sportu Čl. 14. Je povolen start smíšených družstev.</text:p>
            <text:p text:style-name="P5"/>
            <text:p text:style-name="P21"><text:span text:style-name="T15">a) <text:s/>Oddíl zašle na adresu vedoucího soutěže (viz bod 12 tohoto rozpisu) nejpozději </text:span><text:span text:style-name="T16">do 31. srpna 202</text:span><text:span text:style-name="T18">6</text:span><text:span text:style-name="T15"> pro podzimní a </text:span><text:span text:style-name="T16">do 31. prosince 202</text:span><text:span text:style-name="T18">6</text:span><text:span text:style-name="T15"> pro jarní část řádně vyplněnou soupisku </text:span><text:span text:style-name="T16">v jednom</text:span><text:span text:style-name="T15"> vyhotovení. Na soupisce musí být uvedeno </text:span><text:span text:style-name="T16">u hráče datum narození a platnosti registrace</text:span><text:span text:style-name="T15">. Zasílání soupisek <text:s/>e-mailem!</text:span></text:p>
            <text:p text:style-name="P22">b) <text:s text:c="3"/>Pokud oddíl nezašle pro jarní část novou soupisku, má se za to, že soupiska platná pro podzimní část zůstává v platnosti i pro jarní část. Musí však být na ní tolik hráčů, kolik předepisují kuželkářské předpisy (přestupy v průběhu sezóny apod.).</text:p>
            <text:p text:style-name="P22">c) <text:s text:c="2"/>Potvrzená soupiska se zpět oddílům nevrací. Skupinář ji vhodným způsobem zveřejní.</text:p>
            <text:p text:style-name="P21"><text:span text:style-name="T15">d) <text:s/></text:span><text:span text:style-name="T17">Každé družstvo je povinno zajistit si příjem elektronické pošty pro příjem zpravodajů soutěže</text:span><text:span text:style-name="T15">. Ten je oficiálním dokumentem pro styk řídícího orgánu s oddíly (družstvy).</text:span></text:p>
            <text:p text:style-name="P22"/>
            <text:p text:style-name="P8">Zdeněk Černý,</text:p>
            <text:p text:style-name="P7"/>
            <text:p text:style-name="P7"><text:span text:style-name="T21">Luhy 67</text:span>, 793 12 Horní Benešov</text:p>
            <text:p text:style-name="P5">mob.: <text:span text:style-name="T21">725 104 216</text:span></text:p>
            <text:p text:style-name="P5">e-mail: <text:span text:style-name="T23">b</text:span><text:a xlink:type="simple" xlink:href="mailto:Bowling@seznam.cz" text:style-name="Internet_20_link" text:visited-style-name="Visited_20_Internet_20_Link"><text:span text:style-name="T21">owling@seznam.cz</text:span></text:a></text:p>
            <text:p text:style-name="P5"><text:s text:c="68"/></text:p>
            <text:p text:style-name="P5"/>
            <text:p text:style-name="P5"/>
            <text:p text:style-name="P5"/>
            <text:list xml:id="list3837829747" text:style-name="WW8Num6">
              <text:list-item>
                <text:p text:style-name="P18">Pořádající oddíl je povinen zajistit pro členy hostujícího družstva v areálu kuželny nebo v její blízkosti občerstvení.</text:p>
              </text:list-item>
            </text:list>
            <text:p text:style-name="Standard"><text:span text:style-name="T11">b) <text:s/>Pořádající oddíl je povinen nahlásit výsledek utkání vedoucímu soutěže </text:span><text:span text:style-name="T12">nejpozději do 5-ti hodin</text:span><text:span text:style-name="T11"> od začátku utkání.</text:span></text:p>
            <text:p text:style-name="P5"><text:s text:c="5"/>Upřednostňuje se zasílání mailem,v tomto případě není nutné zasílat orig.zápisu.V jiných případech (sms,mobil,pev.linka), po nahlášení výsledku, je povinné zaslání zápisu mailem nejpozději druhý den po skončení zápasu.</text:p>
            <text:p text:style-name="P5"><text:s text:c="5"/>Telefonické hlášení musí obsahovat jména, výkony jednotlivých hráčů, výsledek celkem, příp. střídání hráčů. Celkový počet sražených kolků uvádět jen pro kontrolu.</text:p>
            <text:p text:style-name="P5"><text:s text:c="5"/>Nedodržování těchto podmínek bude trestáno pořádkovými pokutami.</text:p>
            <text:p text:style-name="P5"><text:s/>c) <text:s/>V případě zasílání zápisů e-mailem je třeba originál archivovat do skončení sezóny.</text:p>
            <text:p text:style-name="P5"/>
          </table:table-cell>
        </table:table-row>
        <table:table-row table:style-name="Tabulka2.1">
          <table:table-cell table:style-name="Tabulka2.A1" office:value-type="string">
            <text:p text:style-name="P5"><text:s/>14. Řízení utkání :</text:p>
            <text:p text:style-name="P5"/>
            <text:p text:style-name="P5"><text:soft-page-break/></text:p>
            <text:p text:style-name="P5">15. Námitky:</text:p>
            <text:p text:style-name="P5"/>
            <text:p text:style-name="P5"/>
            <text:p text:style-name="P5">16. Start náhradníků :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17. Střídání hráčů :</text:p>
            <text:p text:style-name="P5"/>
            <text:p text:style-name="P5">18.Změny na soupisce:</text:p>
            <text:p text:style-name="P5"/>
            <text:p text:style-name="P5">19.Vybavení kuželny: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20.Zařazení do soutěží:</text:p>
            <text:p text:style-name="P5"/>
            <text:p text:style-name="P5"/>
            <text:p text:style-name="P5"/>
            <text:p text:style-name="P5">21. Postup :</text:p>
            <text:p text:style-name="P5"/>
            <text:p text:style-name="P5"/>
            <text:p text:style-name="P5"/>
            <text:p text:style-name="P5"/>
            <text:p text:style-name="P5">22. Postihy :</text:p>
            <text:p text:style-name="P5"/>
            <text:p text:style-name="P5"/>
            <text:p text:style-name="P5"/>
            <text:p text:style-name="P5"/>
            <text:p text:style-name="P5">23.Různé:</text:p>
          </table:table-cell>
          <table:table-cell table:style-name="Tabulka2.A1" office:value-type="string">
            <text:p text:style-name="P5">Utkání řídí vedoucí družstev dle Pravidel kuželkářského sportu a tohoto rozpisu, případně i STK delegovaní rozhodčí.</text:p>
            <text:p text:style-name="P5"><text:soft-page-break/></text:p>
            <text:p text:style-name="P5">Dle ustanovení Čl. 43. , Čl. 44. dle Správního a disciplinárního řádu ČKA.</text:p>
            <text:p text:style-name="P5"/>
            <text:p text:style-name="P5">Dle ustanovení Čl. 12. bodu 8</text:p>
            <text:p text:style-name="P15"><text:tab/>Hráč, který není na žádné soupisce družstva v dané věkové kategorii a uskuteční v příslušné části soutěžního ročníku svůj první start za nějaké družstvo v rámci oddílu je automaticky dopsán<text:tab/>na soupisku tohoto družstva. Tento start se nepovažuje za start náhradníka a hráč může startovat jako náhradník za jiné družstvo v souladu s ustanovením čl.16 Pravidel.</text:p>
            <text:p text:style-name="Standard"><text:span text:style-name="T20">V článku 16 (4) je důležitá a zásadní změna:<text:tab/><text:tab/><text:tab/><text:tab/></text:span><text:span text:style-name="T19">Hráč může absolvovat v každé části soutěžního ročníku pět startů jako náhradník. Po absolvování <text:tab/>pátého startu v podzimní nebo jarní části soutěžního ročníku již může startovat jen za družstvo, na jeho soupisce je uveden</text:span><text:span text:style-name="T11">.</text:span></text:p>
            <text:p text:style-name="P5"/>
            <text:p text:style-name="Standard"><text:span text:style-name="T11">V utkání lze střídat </text:span><text:span text:style-name="T13">jednoho</text:span><text:span text:style-name="T11"> hráče, viz Soutěžního.řád Čl. 12</text:span></text:p>
            <text:p text:style-name="P5"/>
            <text:p text:style-name="P5">Dle ustanovení Čl. 12 Pravidel kuželkářského sportu.</text:p>
            <text:p text:style-name="P5"/>
            <text:p text:style-name="P5"/>
            <text:list xml:id="list2696951097" text:style-name="WW8Num1">
              <text:list-item>
                <text:p text:style-name="P19">Kuželna je vybavena v souladu s ustanovením Čl.. 10 Pravidel kuželkářského sportu.</text:p>
              </text:list-item>
              <text:list-item>
                <text:p text:style-name="P19">Signalizace přešlapů, pokud je k dispozici, musí být provozuschopná – v případě poruchy se signalizace vypne jen na té dráze, kde není funkční. </text:p>
              </text:list-item>
              <text:list-item>
                <text:p text:style-name="P19">ASK a s ním spojená automatika, kromě časomíry a totalizátoru, musí být provozuschopná.</text:p>
              </text:list-item>
              <text:list-item>
                <text:p text:style-name="P19">Při utkání musí být dosažitelný pracovník technického dozoru.</text:p>
              </text:list-item>
            </text:list>
            <text:p text:style-name="P5"/>
            <text:list xml:id="list502793844" text:style-name="WW8Num2">
              <text:list-item>
                <text:p text:style-name="P23">Obecně platí, že počet družstev jednoho oddílu v meziokresním přeboru není omezen.</text:p>
              </text:list-item>
            </text:list>
            <text:p text:style-name="P5">b) <text:s text:c="2"/>O účastnících rozhoduje s koneč­nou platností STK Opava a Region Bruntál.</text:p>
            <text:p text:style-name="P5"/>
            <text:p text:style-name="P5">Nejlepší z každého okresu meziokresního přeboru postupuje do Moravskoslezského a Olomouckého přeboru..(tzn. nejlépe umístěné družstvo z okresu Opava do Moravskoslezského přeboru a nejlépe umístěné družstvo z okresu Bruntál do Olomouckého přeboru)</text:p>
            <text:p text:style-name="P5"/>
            <text:p text:style-name="P12">a) pozdní odeslání zápisu o utkání <text:s text:c="3"/>………..…… <text:s text:c="3"/>50,-Kč</text:p>
            <text:p text:style-name="P12">b) svévolné přeložení utkání na pozdější termín … <text:s/>100,-Kč</text:p>
            <text:p text:style-name="Standard"><text:span text:style-name="T14">c) nedostavení se k utkání bez příčiny <text:s text:c="3"/>…………. 300,-Kč</text:span><text:span text:style-name="T8"> </text:span></text:p>
            <text:p text:style-name="Standard"><text:span text:style-name="T14">d) ostatní přestupky dle </text:span><text:span text:style-name="T11">Správního a disciplinárního řádu ČKA.</text:span></text:p>
            <text:p text:style-name="P5"/>
            <text:list xml:id="list1814784040" text:style-name="WW8Num3">
              <text:list-item>
                <text:p text:style-name="P20">O udělování pokut rozhodne vedoucí příslušné soutěže ve spolupráci s STK. Rozhodnutí o uložení pokuty, termín a způsob jejího uhrazení zveřejní vedoucí soutěže ve Zpravodaji.</text:p>
              </text:list-item>
              <text:list-item>
                <text:p text:style-name="P20">Ve všech oblastech, které nejsou upraveny tímto rozpisem nebo jeho případným doplňkem, se postupuje dle platných Technických předpisů kuželkářského sportu.</text:p>
              </text:list-item>
            </text:list>
            <text:p text:style-name="P5"><text:soft-page-break/></text:p>
          </table:table-cell>
        </table:table-row>
        <table:table-row table:style-name="Tabulka2.1">
          <table:table-cell table:style-name="Tabulka2.A1" office:value-type="string">
            <text:p text:style-name="P6"/>
          </table:table-cell>
          <table:table-cell table:style-name="Tabulka2.A1" office:value-type="string">
            <text:p text:style-name="P6"/>
          </table:table-cell>
        </table:table-row>
      </table:table>
      <text:p text:style-name="P16">V Horním Benešově dne <text:span text:style-name="T24">3</text:span>.<text:span text:style-name="T23">6</text:span> 202<text:span text:style-name="T23">6</text:span></text:p>
      <text:p text:style-name="P5"/>
      <text:p text:style-name="P5">Miroslav Petřek v.r.<text:tab/><text:tab/><text:tab/>Kříž Svatopluk v.r.<text:tab/><text:tab/><text:tab/><text:span text:style-name="T22">Černý Zdeněk</text:span></text:p>
      <text:p text:style-name="P9">předseda VV Regionu Bruntál<text:tab/>předseda VV OKS Opava<text:tab/><text:tab/><text:span text:style-name="T22">řízení soutěže</text:span></text:p>
      <text:p text:style-name="P10">a <text:s/>STK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Vineta BT" svg:font-family="'Vineta BT', Gabriola" style:font-family-generic="decorative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cs" fo:country="CZ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cs" fo:country="CZ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Značka_20_1" style:display-name="Značka 1" style:family="paragraph" style:list-style-name="WW8StyleNum">
      <style:paragraph-properties fo:margin-left="0.501cm" fo:margin-right="0cm" fo:margin-top="0.106cm" fo:margin-bottom="0cm" loext:contextual-spacing="false" fo:text-align="justify" style:justify-single-word="false" fo:orphans="2" fo:widows="2" fo:text-indent="-0.501cm" style:auto-text-indent="false">
        <style:tab-stops>
          <style:tab-stop style:position="0.302cm" style:type="right"/>
          <style:tab-stop style:position="0.499cm"/>
        </style:tab-stops>
      </style:paragraph-properties>
      <style:text-properties fo:color="#000000" style:font-name="Times New Roman" fo:font-family="'Times New Roman'" style:font-family-generic="roman" style:font-pitch="variable" fo:font-size="11pt" fo:language="cs" fo:country="CZ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Normální_20_odstavec" style:display-name="Normální odstavec" style:family="paragraph" style:parent-style-name="Standard" style:list-style-name="WW8Num5">
      <style:paragraph-properties fo:margin-top="0.212cm" fo:margin-bottom="0cm" loext:contextual-spacing="false"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Výkony" style:family="paragraph">
      <style:paragraph-properties fo:margin-left="0.399cm" fo:margin-right="0cm" fo:margin-top="0.15cm" fo:margin-bottom="0cm" loext:contextual-spacing="false" style:line-height-at-least="0.42cm" fo:orphans="2" fo:widows="2" fo:text-indent="-0.399cm" style:auto-text-indent="false" style:text-autospace="none">
        <style:tab-stops>
          <style:tab-stop style:position="0.399cm"/>
        </style:tab-stops>
      </style:paragraph-properties>
      <style:text-properties fo:color="#000000" style:font-name="Arial" fo:font-family="Arial" style:font-family-generic="swiss" style:font-pitch="variable" fo:font-size="10pt" fo:language="cs" fo:country="CZ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2pt" style:font-size-asian="12pt"/>
    </style:style>
    <style:style style:name="WW8Num2z0" style:family="text"/>
    <style:style style:name="WW8Num3z0" style:family="text"/>
    <style:style style:name="WW8Num4z0" style:family="text">
      <style:text-properties fo:font-weight="normal" style:font-weight-asian="normal" style:font-weight-complex="norma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font-size="12pt" style:font-size-asian="12pt"/>
    </style:style>
    <style:style style:name="Standardní_20_písmo_20_odstavce" style:display-name="Standardní písmo odstavce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(" style:num-suffix=")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StyleNum">
      <text:list-level-style-number text:level="1" style:num-suffix=")" style:num-format="a" style:num-letter-sync="true">
        <style:list-level-properties text:min-label-width="0.499cm"/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2cm" fo:margin-bottom="2.499cm" fo:margin-left="2.499cm" fo:margin-right="1.498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MEZIOKRESNÍ PŘEBOR DRUŽSTEV – BRUNTÁL,OPAVA</dc:title>
    <dc:subject/>
    <meta:keyword/>
    <meta:initial-creator>gogo</meta:initial-creator>
    <meta:creation-date>2025-05-17T09:53:00</meta:creation-date>
    <dc:date>2026-07-09T06:34:59.273000000</dc:date>
    <meta:print-date>2025-08-28T13:09:10.886000000</meta:print-date>
    <meta:editing-cycles>8</meta:editing-cycles>
    <meta:editing-duration>PT16M43S</meta:editing-duration>
    <meta:generator>LibreOffice/6.4.4.2$Windows_X86_64 LibreOffice_project/3d775be2011f3886db32dfd395a6a6d1ca2630ff</meta:generator>
    <meta:document-statistic meta:table-count="2" meta:image-count="1" meta:object-count="0" meta:page-count="4" meta:paragraph-count="82" meta:word-count="992" meta:character-count="6693" meta:non-whitespace-character-count="5633"/>
  </office:meta>
</office:document-meta>
</file>